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 fo:background-color="transparent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 fo:background-color="transparen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language="en" fo:country="US" fo:background-color="transparent" loext:char-shading-value="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5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6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officeooo:rsid="00252456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officeooo:rsid="00214d19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officeooo:rsid="0034b28c" style:font-size-asian="14pt" style:language-asian="en" style:country-asian="US" style:font-size-complex="14pt"/>
    </style:style>
    <style:style style:name="T13" style:family="text">
      <style:text-properties fo:color="#000000" loext:opacity="100%" fo:background-color="transparent" loext:char-shading-value="0"/>
    </style:style>
    <style:style style:name="T14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15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6" style:family="text">
      <style:text-properties fo:color="#000000" loext:opacity="100%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7" style:family="text">
      <style:text-properties fo:color="#000000" loext:opacity="100%" fo:language="ru" fo:country="RU" officeooo:rsid="001ca57b" style:font-size-asian="14pt" style:language-asian="en" style:country-asian="US" style:font-size-complex="14pt"/>
    </style:style>
    <style:style style:name="T18" style:family="text">
      <style:text-properties fo:color="#000000" loext:opacity="100%" fo:language="en" fo:country="US" officeooo:rsid="001ca57b" style:font-size-asian="14pt" style:language-asian="en" style:country-asian="US" style:font-size-complex="14pt"/>
    </style:style>
    <style:style style:name="T19" style:family="text">
      <style:text-properties fo:color="#000000" loext:opacity="100%" officeooo:rsid="001ca57b" style:font-size-asian="14pt" style:language-asian="en" style:country-asian="US" style:font-size-complex="14pt"/>
    </style:style>
    <style:style style:name="T20" style:family="text">
      <style:text-properties officeooo:rsid="001c0d4c"/>
    </style:style>
    <style:style style:name="T21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22" style:family="text">
      <style:text-properties fo:background-color="transparent" loext:char-shading-value="0"/>
    </style:style>
    <style:style style:name="T23" style:family="text">
      <style:text-properties fo:language="en" fo:country="US"/>
    </style:style>
    <style:style style:name="T24" style:family="text">
      <style:text-properties fo:language="en" fo:country="US" officeooo:rsid="001c0d4c"/>
    </style:style>
    <style:style style:name="T25" style:family="text">
      <style:text-properties fo:language="en" fo:country="US" officeooo:rsid="002201a7"/>
    </style:style>
    <style:style style:name="T26" style:family="text">
      <style:text-properties fo:language="ru" fo:country="RU"/>
    </style:style>
    <style:style style:name="T27" style:family="text">
      <style:text-properties fo:language="ru" fo:country="RU" officeooo:rsid="001c0d4c"/>
    </style:style>
    <style:style style:name="T28" style:family="text">
      <style:text-properties fo:language="ru" fo:country="RU" officeooo:rsid="002201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7"><text:s text:c="2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1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9">от </text:span><text:span text:style-name="T18">15</text:span><text:span text:style-name="T19"> августа 2024 года № </text:span><text:span text:style-name="T17">771</text:span><text:span text:style-name="T19"> № «Об утверждении муниципальной программы муниципального образования Курганинский район «</text:span><text:span text:style-name="T17">Обеспечение безопа</text:span><text:span text:style-name="T19">сности населения на 2025-2030 годы»</text:span><text:span text:style-name="T12">.</text:span></text:p>
      <text:p text:style-name="P11"><text:span text:style-name="T8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7">от 14 августа 2024 года № 763 № «Об утверждении муниципальной программы муниципального образования Курганинский район </text:span><text:span text:style-name="T9">«</text:span><text:span text:style-name="T7">Развитие информатизации в </text:span><text:span text:style-name="T10">администрации муниципального образования Курганинский район</text:span><text:span text:style-name="T11">»</text:span><text:span text:style-name="T7"> на </text:span><text:span text:style-name="T9">2025-20</text:span><text:span text:style-name="T7">30</text:span><text:span text:style-name="T9"> годы»</text:span><text:span text:style-name="T8">.</text:span></text:p>
      <text:p text:style-name="P7"><text:s text:c="3"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 </text:p>
      <text:p text:style-name="P6"><text:span text:style-name="Основной_20_шрифт_20_абзаца"><text:span text:style-name="T15"><text:s/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9:00.232000000</dc:date>
    <meta:editing-duration>PT16M7S</meta:editing-duration>
    <meta:editing-cycles>26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76" meta:character-count="1651" meta:non-whitespace-character-count="1470"/>
  </office:meta>
</office:document-meta>
</file>